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venir" svg:font-family="Avenir" style:font-family-generic="system" style:font-pitch="variable"/>
    <style:font-face style:name="Avenir Next LT Pro" svg:font-family="'Avenir Next LT Pro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justify" style:justify-single-word="false" fo:background-color="#ffffff"/>
      <style:text-properties officeooo:paragraph-rsid="00101b9c"/>
    </style:style>
    <style:style style:name="P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officeooo:paragraph-rsid="00101b9c"/>
    </style:style>
    <style:style style:name="P3" style:family="paragraph" style:parent-style-name="Standard">
      <loext:graphic-properties draw:fill="solid" draw:fill-color="#ffffff"/>
      <style:paragraph-properties fo:margin-left="9.001cm" fo:margin-top="0cm" fo:margin-bottom="0cm" style:contextual-spacing="false" fo:line-height="115%" fo:background-color="#ffffff"/>
      <style:text-properties officeooo:paragraph-rsid="00101b9c"/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15%" fo:background-color="#ffffff"/>
      <style:text-properties style:font-name="Avenir Next LT Pro" officeooo:paragraph-rsid="00101b9c" style:letter-kerning="false" style:font-name-asian="Avenir" style:language-asian="pl" style:country-asian="PL" style:font-name-complex="Avenir" fo:background-color="#ffffff"/>
    </style:style>
    <style:style style:name="P5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center" style:justify-single-word="false" fo:background-color="#ffffff"/>
      <style:text-properties officeooo:paragraph-rsid="00101b9c"/>
    </style:style>
    <style:style style:name="P6" style:family="paragraph" style:parent-style-name="Standard">
      <style:paragraph-properties fo:line-height="115%" fo:text-align="justify" style:justify-single-word="false"/>
      <style:text-properties officeooo:paragraph-rsid="00101b9c"/>
    </style:style>
    <style:style style:name="P7" style:family="paragraph" style:parent-style-name="Standard">
      <style:paragraph-properties fo:line-height="115%"/>
      <style:text-properties officeooo:paragraph-rsid="00101b9c"/>
    </style:style>
    <style:style style:name="P8" style:family="paragraph" style:parent-style-name="Standard">
      <style:paragraph-properties fo:margin-left="1.27cm" fo:margin-top="0.494cm" fo:margin-bottom="0cm" style:contextual-spacing="false" fo:line-height="115%"/>
      <style:text-properties officeooo:paragraph-rsid="00101b9c"/>
    </style:style>
    <style:style style:name="P9" style:family="paragraph" style:parent-style-name="Standard">
      <style:paragraph-properties fo:margin-left="1.27cm" fo:line-height="115%"/>
      <style:text-properties officeooo:paragraph-rsid="00101b9c"/>
    </style:style>
    <style:style style:name="P10" style:family="paragraph" style:parent-style-name="Standard">
      <style:paragraph-properties fo:margin-top="0cm" fo:margin-bottom="0cm" style:contextual-spacing="false" fo:line-height="115%"/>
      <style:text-properties style:font-name="Avenir Next LT Pro" fo:font-style="italic" officeooo:paragraph-rsid="00101b9c" style:letter-kerning="false" style:font-name-asian="Avenir" style:language-asian="pl" style:country-asian="PL" style:font-style-asian="italic" style:font-name-complex="Avenir"/>
    </style:style>
    <style:style style:name="P11" style:family="paragraph" style:parent-style-name="Standard">
      <style:paragraph-properties fo:line-height="115%"/>
      <style:text-properties style:font-name="Avenir Next LT Pro" fo:font-style="italic" officeooo:paragraph-rsid="00101b9c" style:letter-kerning="false" style:font-name-asian="Avenir" style:language-asian="pl" style:country-asian="PL" style:font-style-asian="italic" style:font-name-complex="Avenir"/>
    </style:style>
    <style:style style:name="P12" style:family="paragraph" style:parent-style-name="Standard">
      <style:paragraph-properties fo:line-height="115%" fo:text-align="end" style:justify-single-word="false"/>
      <style:text-properties officeooo:paragraph-rsid="00101b9c"/>
    </style:style>
    <style:style style:name="P13" style:family="paragraph" style:parent-style-name="Standard">
      <style:paragraph-properties fo:line-height="115%" fo:text-align="end" style:justify-single-word="false"/>
      <style:text-properties fo:color="#ee0000" loext:opacity="100%" style:font-name="Avenir Next LT Pro" fo:font-style="italic" officeooo:paragraph-rsid="00101b9c" style:letter-kerning="false" style:font-name-asian="Avenir" style:language-asian="pl" style:country-asian="PL" style:font-style-asian="italic" style:font-name-complex="Avenir"/>
    </style:style>
    <style:style style:name="P14" style:family="paragraph" style:parent-style-name="Standard">
      <style:paragraph-properties fo:line-height="115%" fo:text-align="end" style:justify-single-word="false"/>
      <style:text-properties style:font-name="Avenir Next LT Pro" fo:font-style="italic" officeooo:paragraph-rsid="00101b9c" style:letter-kerning="false" style:font-name-asian="Avenir" style:language-asian="pl" style:country-asian="PL" style:font-style-asian="italic" style:font-name-complex="Avenir"/>
    </style:style>
    <style:style style:name="T1" style:family="text">
      <style:text-properties style:font-name="Avenir Next LT Pro" fo:font-weight="bold" style:letter-kerning="false" style:font-name-asian="Avenir" style:language-asian="pl" style:country-asian="PL" style:font-weight-asian="bold" style:font-name-complex="Avenir"/>
    </style:style>
    <style:style style:name="T2" style:family="text">
      <style:text-properties style:font-name="Avenir Next LT Pro" style:letter-kerning="false" style:font-name-asian="Avenir" style:language-asian="pl" style:country-asian="PL" style:font-name-complex="Avenir"/>
    </style:style>
    <style:style style:name="T3" style:family="text">
      <style:text-properties style:font-name="Avenir Next LT Pro" fo:font-weight="bold" style:letter-kerning="false" style:font-name-asian="Avenir" style:language-asian="pl" style:country-asian="PL" style:font-weight-asian="bold" style:font-name-complex="Avenir" style:font-weight-complex="bold"/>
    </style:style>
    <style:style style:name="T4" style:family="text">
      <style:text-properties fo:color="#000000" loext:opacity="100%" style:font-name="Avenir Next LT Pro" fo:font-weight="bold" style:font-name-asian="Avenir" style:font-weight-asian="bold" style:font-name-complex="Avenir" style:font-weight-complex="bold"/>
    </style:style>
    <style:style style:name="T5" style:family="text">
      <style:text-properties style:font-name="Avenir Next LT Pro" fo:font-weight="bold" style:font-name-asian="Avenir" style:font-weight-asian="bold" style:font-name-complex="Avenir" style:font-weight-complex="bold"/>
    </style:style>
    <style:style style:name="T6" style:family="text">
      <style:text-properties style:font-name="Avenir Next LT Pro" style:letter-kerning="false" style:font-name-asian="Avenir" style:language-asian="pl" style:country-asian="PL" style:font-name-complex="Avenir" style:font-weight-complex="bold" fo:background-color="#ffffff"/>
    </style:style>
    <style:style style:name="T7" style:family="text">
      <style:text-properties fo:color="#000000" loext:opacity="100%" style:font-name="Avenir Next LT Pro" style:letter-kerning="false" style:font-name-asian="Avenir" style:language-asian="pl" style:country-asian="PL" style:font-name-complex="Avenir"/>
    </style:style>
    <style:style style:name="T8" style:family="text">
      <style:text-properties style:font-name="Avenir Next LT Pro" style:font-name-asian="Avenir" style:font-name-complex="Avenir"/>
    </style:style>
    <style:style style:name="T9" style:family="text">
      <style:text-properties style:font-name="Avenir Next LT Pro" style:letter-kerning="false" style:font-name-asian="Avenir" style:language-asian="pl" style:country-asian="PL" style:font-name-complex="Avenir" fo:background-color="#ffffff"/>
    </style:style>
    <style:style style:name="T10" style:family="text">
      <style:text-properties style:font-name="Avenir Next LT Pro" style:text-underline-style="solid" style:text-underline-width="auto" style:text-underline-color="font-color" fo:font-weight="bold" style:letter-kerning="false" style:font-name-asian="Avenir" style:language-asian="pl" style:country-asian="PL" style:font-weight-asian="bold" style:font-name-complex="Avenir"/>
    </style:style>
    <style:style style:name="T11" style:family="text">
      <style:text-properties fo:font-family="Wingdings" style:font-family-generic="swiss" style:font-pitch="variable" style:font-charset="x-symbol" style:letter-kerning="false" style:font-family-asian="Wingdings" style:font-family-generic-asian="system" style:font-pitch-asian="variable" style:language-asian="pl" style:country-asian="PL" style:font-family-complex="Wingdings" style:font-family-generic-complex="system" style:font-pitch-complex="variable"/>
    </style:style>
    <style:style style:name="T12" style:family="text">
      <style:text-properties style:text-position="super 58%" style:font-name="Avenir Next LT Pro" style:letter-kerning="false" style:font-name-asian="Avenir" style:language-asian="pl" style:country-asian="PL" style:font-name-complex="Avenir"/>
    </style:style>
    <style:style style:name="T13" style:family="text">
      <style:text-properties fo:font-family="'Segoe UI Symbol'" style:font-family-generic="swiss" style:font-pitch="variable" style:letter-kerning="false" style:font-family-asian="'Arial Unicode MS'" style:font-family-generic-asian="system" style:font-pitch-asian="variable" style:language-asian="pl" style:country-asian="PL" style:font-family-complex="'Segoe UI Symbol'" style:font-family-generic-complex="system" style:font-pitch-complex="variable"/>
    </style:style>
    <style:style style:name="T14" style:family="text">
      <style:text-properties style:font-name="Avenir Next LT Pro" fo:font-style="italic" style:letter-kerning="false" style:font-name-asian="Avenir" style:language-asian="pl" style:country-asian="PL" style:font-style-asian="italic" style:font-name-complex="Avenir"/>
    </style:style>
    <style:style style:name="T15" style:family="text">
      <style:text-properties fo:color="#ee0000" loext:opacity="100%" style:font-name="Avenir Next LT Pro" fo:font-style="italic" style:letter-kerning="false" style:font-name-asian="Avenir" style:language-asian="pl" style:country-asian="PL" style:font-style-asian="italic" style:font-name-complex="Aveni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ane adresata (Klienta):</text:span></text:p>
      <text:p text:style-name="P1" loext:marker-style-name="T2"><text:span text:style-name="T2">……………………………</text:span></text:p>
      <text:p text:style-name="P1" loext:marker-style-name="T2"><text:span text:style-name="T2">…………………………...</text:span></text:p>
      <text:p text:style-name="P1" loext:marker-style-name="T2"><text:span text:style-name="T2">……………………………</text:span></text:p>
      <text:p text:style-name="P2" loext:marker-style-name="T3"><text:span text:style-name="T4">PPUH Warpol </text:span><text:span text:style-name="T5">Zbigniew Warjan</text:span></text:p>
      <text:p text:style-name="P3" loext:marker-style-name="T6"><text:span text:style-name="T7">ul. </text:span><text:span text:style-name="T8">Sportowa 8</text:span></text:p>
      <text:p text:style-name="P3" loext:marker-style-name="T6"><text:span text:style-name="T8">89 – 200 Szubin</text:span></text:p>
      <text:p text:style-name="P4" loext:marker-style-name="T9"/>
      <text:p text:style-name="P5" loext:marker-style-name="T10"><text:span text:style-name="T10">Reklamacja Produktu</text:span></text:p>
      <text:p text:style-name="P6" loext:marker-style-name="T2"><text:span text:style-name="T2">Informuję, że zakupiony przeze mnie w dniu ...................................... Produkt o nazwie: ……………………………………………., zakupiony za pośrednictwem Zamówienia o numerze: ** …………………………….. jest niezgodny z Umową. </text:span></text:p>
      <text:p text:style-name="P7" loext:marker-style-name="T2"><text:span text:style-name="T2">Niezgodność Produktu z Umową została stwierdzona w dniu ................................................... i <text:s/>polega na: .............................................................................................................................................................. </text:span></text:p>
      <text:p text:style-name="P7" loext:marker-style-name="T2"><text:span text:style-name="T2">..............................................................................................................................................................</text:span></text:p>
      <text:p text:style-name="P6" loext:marker-style-name="T2"><text:span text:style-name="T2">Z uwagi na powyższe, na podstawie ustawy z dnia z dnia 30 maja 2014 r. o Prawach konsumenta żądam: </text:span></text:p>
      <text:p text:style-name="P8" loext:marker-style-name="T2"><text:span text:style-name="T11"></text:span><text:span text:style-name="T2"> wymiany towaru na nowy na podstawie art. 43d ust. 1 Ustawy o prawach konsumenta </text:span><text:span text:style-name="T12">*)</text:span></text:p>
      <text:p text:style-name="P8" loext:marker-style-name="T2"><text:span text:style-name="T11"></text:span><text:span text:style-name="T2"> nieodpłatnej naprawy towaru na podstawie art. 43d ust. 1 Ustawy o prawach konsumenta </text:span><text:span text:style-name="T12">*)</text:span></text:p>
      <text:p text:style-name="P8" loext:marker-style-name="T2"><text:span text:style-name="T11"></text:span><text:span text:style-name="T2"> obniżenia ceny towaru o kwotę ................................. (słownie: …………………………………………………………………</text:span></text:p>
      <text:p text:style-name="P9" loext:marker-style-name="T12"><text:span text:style-name="T2"><text:s/>...................................................................................................................................................................) zł. Proszę o zwrot podanej kwoty na konto ........................................................................................................ / przekazem pocztowym na mój adres na podstawie <text:s/>art.43e ust. 1 Ustawy o prawach konsumenta </text:span><text:span text:style-name="T12">*)</text:span></text:p>
      <text:p text:style-name="P9" loext:marker-style-name="T12"><text:span text:style-name="T11"></text:span><text:span text:style-name="T2"> odstępuję od umowy i proszę o zwrot ceny towaru na konto …...................................................................... ...................................................................................... / przekazem pocztowym na mój adres na podstawie <text:s/>art.43e ust. 1 Ustawy o prawach konsumenta </text:span><text:span text:style-name="T12">*</text:span></text:p>
      <text:p text:style-name="P7" loext:marker-style-name="T2"><text:span text:style-name="T2"><text:line-break/></text:span><loext:content-control loext:tag="goog_rdk_58" loext:id="-1401052241"><text:span text:style-name="T13">❏</text:span></loext:content-control><text:span text:style-name="T2"> Oświadczam, że umowa sprzedaży NIE MA dla mnie charakteru zawodowego, który w szczególności wynika z przedmiotu wykonywanej przeze mnie działalności gospodarczej.</text:span></text:p>
      <text:p text:style-name="P7" loext:marker-style-name="T2"><text:soft-page-break/><loext:content-control loext:tag="goog_rdk_59" loext:id="-557235708"><text:span text:style-name="T13">❏</text:span></loext:content-control><text:span text:style-name="T2"> Oświadczam, że umowa sprzedaży MA dla mnie charakter zawodowy, który w szczególności wynika z przedmiotu wykonywanej przeze mnie działalności gospodarczej.</text:span></text:p>
      <text:p text:style-name="P10" loext:marker-style-name="T14"/>
      <text:p text:style-name="P11" loext:marker-style-name="T14"/>
      <text:p text:style-name="P12" loext:marker-style-name="T14"><text:span text:style-name="T14">Z poważaniem</text:span></text:p>
      <text:p text:style-name="P13" loext:marker-style-name="T15"/>
      <text:p text:style-name="P14" loext:marker-style-name="T14"/>
      <text:p text:style-name="P12" loext:marker-style-name="T14"><text:span text:style-name="T14">.....................................</text:span></text:p>
      <text:p text:style-name="P12" loext:marker-style-name="T14"><text:span text:style-name="T14">Data i podpis</text:span></text:p>
      <text:p text:style-name="P7" loext:marker-style-name="T14"><text:span text:style-name="T14">** do wypełnienia opcjonalnie</text:span></text:p>
      <text:p text:style-name="P7" loext:marker-style-name="T14"><text:span text:style-name="T14">* niepotrzebne skreślić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venir" svg:font-family="Avenir" style:font-family-generic="system" style:font-pitch="variable"/>
    <style:font-face style:name="Avenir Next LT Pro" svg:font-family="'Avenir Next LT Pro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11:04:25.918511600</meta:creation-date>
    <dc:date>2026-07-20T11:04:45.878069100</dc:date>
    <meta:editing-duration>PT20S</meta:editing-duration>
    <meta:editing-cycles>1</meta:editing-cycles>
    <meta:document-statistic meta:table-count="0" meta:image-count="0" meta:object-count="0" meta:page-count="2" meta:paragraph-count="24" meta:word-count="227" meta:character-count="2312" meta:non-whitespace-character-count="2098"/>
    <meta:generator>LibreOffice/25.8.7.3$Windows_X86_64 LibreOffice_project/30742500f2d3eb4366ac312fa33d3dcabdb3eba5</meta:generator>
  </office:meta>
</office:document-meta>
</file>